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рцы-из-курьянова-стали-бронзовыми-призёрами-спартакиады-россии"/>Борцы из Курьянова стали бронзовыми призёрами Спартакиады России<text:bookmark-end text:name="борцы-из-курьянова-стали-бронзовыми-призёрами-спартакиады-россии"/></text:h>
      <text:p text:style-name="First_20_paragraph">09.06.2021</text:p>
      <text:p text:style-name="Text_20_body"><text:line-break/><text:span text:style-name="T1">В Уфе в центре спортивной подготовки Республики Башкортостан имени Римы Баталовой прошли финальные соревнования по греко-римской борьбе V летней Спартакиады молодежи (юниорской) России 2021. В них приняли участие 93 борца из 32 субъектов Российской Федерации. В том числе, в составе столичной сборной выступили спортсмены из ГБУ «СШОР № 64».</text:span><text:line-break/><text:line-break/></text:p>
      <text:p text:style-name="Text_20_body">— Спортсмены сборной команды Москвы завоевали 6 медалей -одну золотую и пять бронзовых, из них две награды на счету спортсменов ГБУ «СШОР № 64» Москомспорта. В весовой категории до 55 кг третье место занял Алексей Никитиных под руководством тренеров Александра Цветкова, Азнаура и Арслана Отевовых. Кантемир Шамурзаев также завоевал бронзовую медаль в весовой категории до 77 кг, — рассказали в тренерском штабе.<text:line-break/><text:line-break/></text:p>
      <text:p text:style-name="Text_20_body">В общекомандном зачете первое место заняла сборная Московской области (129 баллов). На втором месте сборная Москвы (115 баллов), на третьем — Чеченская Республика (80 баллов).<text:line-break/>Напомним, с июня по август на территории 13 регионов страны проходит 54 соревнования по 41 виду спорта в рамках III этапа Спартакиады. Ему предшествовали отборочные региональные и межрегиональные соревнования I и II этапов.</text:p>
      <text:p text:style-name="Text_20_body"><text:line-break/></text:p>
      <text:p text:style-name="Text_20_body">Адрес страницы: <text:a xlink:type="simple" xlink:href="http://pechatniki.mos.ru/presscenter/news/detail/10018691.html" office:name=""><text:span text:style-name="Definition">http://pechatniki.mos.ru/presscenter/news/detail/10018691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2T00:39:05Z</meta:creation-date>
    <dc:date>2024-02-22T00:39:05Z</dc:date>
  </office:meta>
</office:document-meta>
</file>