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бъявил-о-запуске-голосований-о-благоустройстве-на-активном-гражданине"/>Собянин объявил о запуске голосований о благоустройстве на «Активном гражданине»<text:bookmark-end text:name="собянин-объявил-о-запуске-голосований-о-благоустройстве-на-активном-гражданине"/></text:h>
      <text:p text:style-name="First_20_paragraph">08.11.2021</text:p>
      <text:p text:style-name="Text_20_body"><text:line-break/><text:span text:style-name="T1">Москва готовит план благоустройства на 2022 год. В него войдут тысячи дворов, скверов и природных территорий на всей территории города, а какие именно – властям помогут решить жители столицы. Для этого уже по традиции на сайте проекта </text:span><text:a xlink:type="simple" xlink:href="https://ag.mos.ru/poll/12135" office:name=""><text:span text:style-name="Definition"><text:span text:style-name="T1">«Активный гражданин»</text:span></text:span></text:a><text:span text:style-name="T1"> проведут серию голосований.</text:span></text:p>
      <text:p text:style-name="Text_20_body">«Многие проекты включены в план будущего города по просьбам москвичей. В ближайшие недели в проекте «Активный гражданин» пройдет серия голосований, в ходе которых жители города смогут высказать свое мнение по проектам благоустройства конкретных улиц и парков. По итогам голосований примем окончательное решение о формировании программы создания качественной городской среды на 2022 год», — поделился мэр Москвы Сергей Собянин.</text:p>
      <text:p text:style-name="Text_20_body">Один из наиболее сложных проектов следующего года — благоустройство природно-исторического парка «Покровское-Стрешнево». Его территория - свыше 200 гектаров, расположена она между южным берегом Химкинского водохранилища и Волоколамским шоссе. Сергей Собянин подчеркнул, что благоустройство парка будет максимально бережным и щадящим. Основная центральная часть парка останется естественной заповедной зоной, а активные виды отдыха будут сконцентрированы на территориях, прилегающих к жилым районам и транспортным магистралям. Инфраструктура для занятий спортом будет сосредоточена в северо-восточной части, вдоль Ленинградского шоссе. Здесь планируется устроить беговую дорожку со специальным покрытием, создать экстрим-парк, зоны воркаута и большое спортивное ядро. На берегу Химкинского водохранилища продолжит работать летний пляж. Вокруг усадьбы Покровское-Глебово появится историко-культурный парк. План территории воссоздадут по историческим чертежам, создав прогулочные аллеи, сад и спуски к воде.</text:p>
      <text:p text:style-name="Text_20_body"><text:line-break/></text:p>
      <text:p text:style-name="Text_20_body">Адрес страницы: <text:a xlink:type="simple" xlink:href="http://pechatniki.mos.ru/presscenter/news/detail/10376630.html" office:name=""><text:span text:style-name="Definition">http://pechatniki.mos.ru/presscenter/news/detail/10376630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13:27Z</meta:creation-date>
    <dc:date>2023-05-19T06:13:27Z</dc:date>
  </office:meta>
</office:document-meta>
</file>