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ница-из-курьянова-стала-призером-всероссийских-соревнований"/>Лучница из Курьянова стала призером всероссийских соревнований<text:bookmark-end text:name="лучница-из-курьянова-стала-призером-всероссийских-соревнований"/></text:h>
      <text:p text:style-name="First_20_paragraph">30.11.2021</text:p>
      <text:p text:style-name="Text_20_body"><text:line-break/><text:span text:style-name="T1">В городе Великие Луки в спортивно-оздоровительном комплексе «Стрелец» состоялись Всероссийские соревнования по стрельбе из лука «Надежды России». В соревнованиях приняла участие и сборная Москвы в составе которой выступила воспитанница спортшколы №64.</text:span></text:p>
      <text:p text:style-name="Text_20_body"><text:line-break/></text:p>
      <text:p text:style-name="Text_20_body">— Всего в турнире приняли участие более 500 спортсменов из 32 регионов России. В составе сборной Москвы воспитанница ГБУ «СШОР № 64» Москомспорта Мария Скачкова заняла третье место в командном первенстве в стрельбе из блочного лука среди юниорок до 21 года. Также Мария по результатам финалов заняла пятое место, перестреляв призера чемпионатов мира и Европы. Сейчас Маша готовится к российским соревнованиям и международным стартам, — рассказали в руководстве спортшколы олимпийского резерва.</text:p>
      <text:p text:style-name="Text_20_body"><text:line-break/></text:p>
      <text:p text:style-name="Text_20_body">Напомним, что лукодром УСК «Курьяново» расположен по адресу: 1-й Курьяновский проезд, владение 16.</text:p>
      <text:p text:style-name="Text_20_body"><text:line-break/></text:p>
      <text:p text:style-name="Text_20_body">Адрес страницы: <text:a xlink:type="simple" xlink:href="http://pechatniki.mos.ru/presscenter/news/detail/10433392.html" office:name=""><text:span text:style-name="Definition">http://pechatniki.mos.ru/presscenter/news/detail/10433392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1:21:40Z</meta:creation-date>
    <dc:date>2023-05-14T01:21:40Z</dc:date>
  </office:meta>
</office:document-meta>
</file>