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ьзователи-активного-гражданина-экономят-время-при-регистрации-благодаря-онлайн-ассистенту"/>Пользователи «Активного гражданина» экономят время при регистрации благодаря онлайн-ассистенту<text:bookmark-end text:name="пользователи-активного-гражданина-экономят-время-при-регистрации-благодаря-онлайн-ассистенту"/></text:h>
      <text:p text:style-name="First_20_paragraph">29.12.2021</text:p>
      <text:p text:style-name="Text_20_body"><text:line-break/><text:span text:style-name="T1">Возможность дистанционно выразить свое мнение о градостроительных проектах Москвы есть у жителей города благодаря сервису «Общественные обсуждения» проекта «Активный гражданин». Для доступа на портал необходимо предоставить некоторую информацию о себе и верифицировать ее, в этом гражданам также помогает портал, а именно специальный онлайн-ассистент.</text:span></text:p>
      <text:p text:style-name="Text_20_body">По словам руководителя ГКУ «Новые технологии управления» Александра Пищелко, благодаря этому инструменту процесс регистрации стал интуитивно понятнее для пользователей.</text:p>
      <text:p text:style-name="Text_20_body">«Теперь вы можете управлять вашими данными для участия в общественных обсуждениях в одном месте. И там же следить за изменениями статусов и сроков проверки необходимых для участия документов», — отметил Александр Пищелко.</text:p>
      <text:p text:style-name="Text_20_body">Сервис «Общественные обсуждения» связан с порталом <text:a xlink:type="simple" xlink:href="http://mos.ru/" office:name=""><text:span text:style-name="Definition">mos.ru</text:span></text:a>. Вся информация о пользователе сверяется с данными, указанными в его личном кабинете. Имеющиеся сведения отображаются автоматически. Также виртуальный ассистент проверяет корректность заполнения полей и помогает прикрепить подтверждающие личность документы.</text:p>
      <text:p text:style-name="Text_20_body">Ранее пользователям нужно было самостоятельно указывать информацию о себе в разных разделах личного кабинета для участия в конкретном обсуждении.</text:p>
      <text:p text:style-name="Text_20_body">Заполнять необходимые поля, загружать подтверждающие документы и искать нужные сведения приходилось вручную.</text:p>
      <text:p text:style-name="Text_20_body">Сейчас на <text:a xlink:type="simple" xlink:href="https://oo.mos.ru/my/#/" office:name=""><text:span text:style-name="Definition">главной странице</text:span></text:a> платформы в блоке «Мои адреса» пользователь может указать несколько адресов: регистрации, собственности жилого или нежилого помещения, места работы и другие. В этом же разделе можно уточнить их актуальный статус. Для редактирования неподтвержденного адреса благодаря удобной навигации можно сразу перейти на портал госуслуг <text:a xlink:type="simple" xlink:href="http://mos.ru/" office:name=""><text:span text:style-name="Definition">mos.ru</text:span></text:a> из раздела «Мои адреса».</text:p>
      <text:p text:style-name="Text_20_body">Стать участником общественных обсуждений могут собственники жилых и нежилых помещений Москвы, владельцы земельных участков, зарегистрированные жители, депутаты, а также те, кто работает на территории, где планируют реализовать градостроительный проект. Фильтр «Этапы» позволяет сортировать градостроительные проекты по трем стадиям: «Экспозиция», «Оповещение» или «Заключение». Помимо этого можно отсортировать проекты по периодам старта их общественных обсуждений и добавить интересующие объекты в избранное, чтобы отслеживать обновление информации о них.</text:p>
      <text:p text:style-name="Text_20_body">Напомним, что сервис «Общественные обсуждения», позволяющий в онлайн-формате выстраивать коммуникацию между москвичами и властями столицы, был запущен в марте 2020 года. За время работы на электронной площадке состоялись обсуждения свыше 1,5 тыс. градостроительных проектов. Узнать более подробную информацию о работе сервиса и зарегистрироваться для участия в обсуждениях можно на <text:a xlink:type="simple" xlink:href="https://ag.mos.ru/home" office:name=""><text:span text:style-name="Definition">сайте</text:span></text:a>.</text:p>
      <text:p text:style-name="Text_20_body"><text:line-break/></text:p>
      <text:p text:style-name="Text_20_body">Адрес страницы: <text:a xlink:type="simple" xlink:href="http://pechatniki.mos.ru/presscenter/news/detail/10513070.html" office:name=""><text:span text:style-name="Definition">http://pechatniki.mos.ru/presscenter/news/detail/10513070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2:44:03Z</meta:creation-date>
    <dc:date>2023-05-12T12:44:03Z</dc:date>
  </office:meta>
</office:document-meta>
</file>