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волгоградки-выберут-название-новой-транспортной-артерии-столицы"/>Жители Волгоградки выберут название новой транспортной артерии столицы<text:bookmark-end text:name="жители-волгоградки-выберут-название-новой-транспортной-артерии-столицы"/></text:h>
      <text:p text:style-name="First_20_paragraph">02.02.2022</text:p>
      <text:p text:style-name="Text_20_body"><text:span text:style-name="T1">Мэр столицы Сергей Собянин предложил москвичам выбрать название новой уникальной транспортной магистрали, которая пройдет и через Волгоградский проспект. Об этом он сообщил на странице своего персонального сайта.</text:span></text:p>
      <text:p text:style-name="Text_20_body"><text:line-break/></text:p>
      <text:p text:style-name="Text_20_body">— В Москве завершается строительство двух крупнейших внеуличных магистралей: Северо-Восточной и Юго-Восточной хорды. Они создают бессветофорный скоростной диаметр Москвы с юга до севера, от Симферопольского шоссе до платной магистрали на Санкт-Петербург, с ответвлением до Некрасовки, – написал Сергей Собянин.</text:p>
      <text:p text:style-name="Text_20_body"><text:line-break/></text:p>
      <text:p text:style-name="Text_20_body">По его словам, было принято решение объединить Северо-Восточную и Юго-Восточную хорды в новую городскую магистраль под возможным названием – Московский скоростной диаметр.</text:p>
      <text:p text:style-name="Text_20_body"><text:line-break/></text:p>
      <text:p text:style-name="Text_20_body">По своим масштабам и значению Московский скоростной диаметр (МСД) длиной в 68 километров сопоставим с МКАД.</text:p>
      <text:p text:style-name="Text_20_body"><text:line-break/></text:p>
      <text:p text:style-name="Text_20_body">Градоначальник Москвы предложил выбрать название новой трассы на портале «Активный гражданин»: <text:a xlink:type="simple" xlink:href="https://ag.mos.ru/poll/12714" office:name=""><text:span text:style-name="Definition">https://ag.mos.ru/poll/12714</text:span></text:a></text:p>
      <text:p text:style-name="Text_20_body"><text:line-break/></text:p>
      <text:p text:style-name="Text_20_body">Адрес страницы: <text:a xlink:type="simple" xlink:href="http://pechatniki.mos.ru/presscenter/news/detail/10592010.html" office:name=""><text:span text:style-name="Definition">http://pechatniki.mos.ru/presscenter/news/detail/10592010.html</text:span></text:a></text:p>
      <text:p text:style-name="Text_20_body"><text:a xlink:type="simple" xlink:href="http://pechatniki.mos.ru" office:name=""><text:span text:style-name="Definition">Управа района Печат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7T12:54:01Z</meta:creation-date>
    <dc:date>2023-06-27T12:54:01Z</dc:date>
  </office:meta>
</office:document-meta>
</file>