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умку-пенсионерки-с-четвертью-миллиона-рублей-стащил-попутчик-из-печатников"/>Сумку пенсионерки с четвертью миллиона рублей стащил попутчик из Печатников<text:bookmark-end text:name="сумку-пенсионерки-с-четвертью-миллиона-рублей-стащил-попутчик-из-печатников"/></text:h>
      <text:p text:style-name="First_20_paragraph">15.02.2022</text:p>
      <text:p text:style-name="Text_20_body"><text:span text:style-name="T1">Полицейские столичного метрополитена на станции метро «Печатники» задержали подозреваемого в краже. Об этом рассказали сегодня в пресс-службе УВД на Московском метрополитене.</text:span></text:p>
      <text:p text:style-name="Text_20_body"><text:line-break/></text:p>
      <text:p text:style-name="Text_20_body">— Оперативники угрозыска УВД на Московском метрополитене задержали подозреваемого в краже. Мужчина похитил у жительницы столицы сумку в вагоне электропоезда, —сообщил начальник УИиОС ГУ МВД России по г. Москве полковник внутренней службы Владимир Васенин.</text:p>
      <text:p text:style-name="Text_20_body"><text:line-break/></text:p>
      <text:p text:style-name="Text_20_body">Как выяснили полицейские, злоумышленник заметил, что женщина вышла на станции метро «Ленинский проспект», оставив на сидении свою сумку. Он пересел на ее место, а затем, прибрав к рукам чужую сумку, скрылся. Вскоре хозяйка сумки обратилась в полицию с сообщением о пропаже. 62-летняя женщина рассказала, что в сумке находились 275 тысяч рублей, документы и личные вещи.</text:p>
      <text:p text:style-name="Text_20_body"><text:line-break/></text:p>
      <text:p text:style-name="Text_20_body">По горячим следам сотрудники уголовного розыска установили личность злоумышленника. Им оказался 38-летний мужчина. Злоумышленник был задержан на станции метро «Печатники» Люблинско-Дмитровской линии и доставлен в отдел полиции.</text:p>
      <text:p text:style-name="Text_20_body">В ходе обыска по месту жительства злодея полицейские обнаружили похищенные деньги. Как оказалось, сумку и остальные вещи мужчина спрятал у себя на работе. В настоящее время все имущество изъято и будет возращено законной владелице.</text:p>
      <text:p text:style-name="Text_20_body"><text:line-break/></text:p>
      <text:p text:style-name="Text_20_body">Следователи возбудили уголовное дело по статье «Кража». Теперь подозреваемый до суда будет находиться под подпиской о невыезде.</text:p>
      <text:p text:style-name="Text_20_body"><text:line-break/></text:p>
      <text:p text:style-name="Text_20_body">Адрес страницы: <text:a xlink:type="simple" xlink:href="http://pechatniki.mos.ru/presscenter/news/detail/10621304.html" office:name=""><text:span text:style-name="Definition">http://pechatniki.mos.ru/presscenter/news/detail/10621304.html</text:span></text:a></text:p>
      <text:p text:style-name="Text_20_body"><text:a xlink:type="simple" xlink:href="http://pechatniki.mos.ru" office:name=""><text:span text:style-name="Definition">Управа района Печат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0T20:16:18Z</meta:creation-date>
    <dc:date>2023-06-10T20:16:18Z</dc:date>
  </office:meta>
</office:document-meta>
</file>