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циальные-работники-печатников-перешли-на-электронные-технологии-помощи"/>Социальные работники Печатников перешли на электронные технологии помощи<text:bookmark-end text:name="социальные-работники-печатников-перешли-на-электронные-технологии-помощи"/></text:h>
      <text:p text:style-name="First_20_paragraph">21.02.2022</text:p>
      <text:p text:style-name="Text_20_body"><text:span text:style-name="T1">Новый стандарт надомного обслуживания позволил соцработникам района Печатники эффективнее распоряжаться своим временем. Теперь сотрудники социальной службы используют электронные технологии и дистанционные сервисы для решения ряда бытовых задач. Освободившееся время они посвящают личному общению с подопечными, непосредственному уходу за ними и помощи в домашних делах.</text:span></text:p>
      <text:p text:style-name="Text_20_body"><text:line-break/></text:p>
      <text:p text:style-name="Text_20_body">— Новые стандарты услуг направлены в первую очередь на помощь в выполнении простых и сложных действий: приготовление пищи, сопровождение на прогулку, комплексную уборку и многое другое. Поэтому сейчас почти 80 процентов рабочего времени социального работника посвящено непосредственной помощи и человеческому общению, а доставка осуществляется посредством дистанционных сервисов», — рассказал заместитель руководителя Департамента труда и социальной защиты населения города Москвы Павел Келлер.</text:p>
      <text:p text:style-name="Text_20_body"><text:line-break/></text:p>
      <text:p text:style-name="Text_20_body">Стандарты оказания социальных услуг были изменены в Москве в 2020 году. Главная цель этой перемены — освобождение соцработников от обязанностей, не связанных с работой по дому и уходом за подопечными, такие как покупка продуктов.</text:p>
      <text:p text:style-name="Text_20_body"><text:line-break/></text:p>
      <text:p text:style-name="Text_20_body">Социальный работник создает личный кабинет своему подопечному в нужном интернет-магазине или сразу в нескольких, формирует заказ и выбирает удобные дату и время доставки. Теперь соцработники практически весь свой рабочий день проводят с опекаемыми.</text:p>
      <text:p text:style-name="Text_20_body"><text:line-break/></text:p>
      <text:p text:style-name="Text_20_body">На надомное обслуживание в Москве имеют право пенсионеры, люди с инвалидностью, если они одиноки и им тяжело ходить без посторонней помощи, ухаживать за собой, выполнять домашнюю работу. Для того чтобы получить услугу, необходимо обратиться в любой офис «Мои документы».</text:p>
      <text:p text:style-name="Text_20_body"><text:line-break/></text:p>
      <text:p text:style-name="Text_20_body">Адрес страницы: <text:a xlink:type="simple" xlink:href="http://pechatniki.mos.ru/presscenter/news/detail/10636900.html" office:name=""><text:span text:style-name="Definition">http://pechatniki.mos.ru/presscenter/news/detail/10636900.html</text:span></text:a></text:p>
      <text:p text:style-name="Text_20_body"><text:a xlink:type="simple" xlink:href="http://pechatniki.mos.ru" office:name=""><text:span text:style-name="Definition">Управа района Печат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6:12:42Z</meta:creation-date>
    <dc:date>2023-05-19T06:12:42Z</dc:date>
  </office:meta>
</office:document-meta>
</file>