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рменный-торт-москва-поступил-в-свободную-продажу"/>Фирменный торт «Москва» поступил в свободную продажу<text:bookmark-end text:name="фирменный-торт-москва-поступил-в-свободную-продажу"/></text:h>
      <text:p text:style-name="First_20_paragraph">28.12.2015</text:p>
      <text:p text:style-name="Text_20_body"><text:line-break/></text:p>
      <text:p text:style-name="Text_20_body">Прошедшей осенью москвичи и именитые эксперты выбирали главный кулинарный символ столицы – фирменный торт «Москва». Нелегкий выбор фирменного торта «Москва» проходил в несколько этапов. Так, на первом этапе было выбрано среди горожан пять самых популярных рецептов. На втором этапе стартовало общемосковское голосование в онлайн и офлайн формате. Так было выбрано три основных претендента на победу. В ходе третьего этапа, экспертная комиссия из московских рестораторов, кондитеров, ведущих кулинарных программ и горожан-участников портала «Активный гражданин», учитывая рейтинг тортов, выбирала тот самый, лучший торт, который теперь носит гордое звание кулинарного символа столицы и получил название «Москва».</text:p>
      <text:p text:style-name="Text_20_body">А сегодня стало известно, что теперь символ российской столицы может приобрести каждый москвич к новогодним праздникам – торт «Москва» поступил в широкую продажу. Информация об этом размещена на официальном сайте департамента торговли и услуг Москвы. А на Триумфальной площади вскоре начнет свою работу фирменный павильон «Торт «Москва»» <text:bookmark text:name="id__GoBack"/> . «Фирменный павильон на 50 квадратных метрах в самом сердце столицы оформлен в лучших традициях классического российского дизайна с историческими видами столицы. Все детали оформления абсолютно однозначно говорят, что это новый дом торта «Москва»!», - гласит материал портала.</text:p>
      <text:p text:style-name="Text_20_body">Поступление в широкую продажу фирменного столичного торта, безусловно, станет радостным событием для горожан. Теперь, в эту предновогоднюю неделю, все желающие смогут приобрести этот кулинарный шедевр в множестве столичных магазинов. Для тех, кто не знает, где приобрести фирменный торт «Москва», департамент торговли и услуг представил полный перечень адресов, где можно сделать покупку. Посмотреть его можно на официальном сайте департамента в разделе <text:a xlink:type="simple" xlink:href="https://dtu.mos.ru/cake-moscow/" office:name=""><text:span text:style-name="Definition">«Торт Москва»</text:span></text:a>.</text:p>
      <text:p text:style-name="Text_20_body">В результате длительного отбора, в котором приняли участие свыше двухсот тысяч горожан, победителем был признан торт со сгущенкой и орехами. Именно он, красивый и вкусный, стал символом столицы России.</text:p>
      <text:p text:style-name="Text_20_body"><text:line-break/></text:p>
      <text:p text:style-name="Text_20_body">Адрес страницы: <text:a xlink:type="simple" xlink:href="http://pechatniki.mos.ru/presscenter/news/detail/2409579.html" office:name=""><text:span text:style-name="Definition">http://pechatniki.mos.ru/presscenter/news/detail/2409579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22:28Z</meta:creation-date>
    <dc:date>2023-06-28T06:22:28Z</dc:date>
  </office:meta>
</office:document-meta>
</file>