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ячие-линии-для-призывников-будут-работать-с-1-апреля"/>«Горячие линии» для призывников будут работать с 1 апреля<text:bookmark-end text:name="горячие-линии-для-призывников-будут-работать-с-1-апреля"/></text:h>
      <text:p text:style-name="First_20_paragraph">29.03.2016</text:p>
      <text:p text:style-name="Text_20_body">В целях достоверного информирования граждан о ходе весенней призывной кампании 2016 года и для разъяснения порядка исполнения гражданами воинской обязанности отдел военного комиссариата города Москвы по Люблинскому району информирует, что в период с 1 апреля по 15 июля 2016 года будут работать «Горячие линии»:</text:p>
      <text:p text:style-name="Text_20_body">Правительства Москвы – тел. 8 (495) 679-19-26.</text:p>
      <text:p text:style-name="Text_20_body">Время работы: рабочие дни 09.00 – 18.00,</text:p>
      <text:p text:style-name="Text_20_body">предвыходные и предпраздничные дни 09.00 – 17.00,</text:p>
      <text:p text:style-name="Text_20_body">обеденный перерыв 13.00 – 14.00.</text:p>
      <text:p text:style-name="Text_20_body">Совета родителей военнослужащих г.Москвы – тел. 8 (495) 676-97-57.</text:p>
      <text:p text:style-name="Text_20_body">Время работы: рабочие дни 09.00 – 18.00,</text:p>
      <text:p text:style-name="Text_20_body">предвыходные и предпраздничные дни 09.00 – 17.00,</text:p>
      <text:p text:style-name="Text_20_body">обеденный перерыв 13.00 – 14.00.</text:p>
      <text:p text:style-name="Text_20_body"><text:line-break/></text:p>
      <text:p text:style-name="Text_20_body">Адрес страницы: <text:a xlink:type="simple" xlink:href="http://pechatniki.mos.ru/presscenter/news/detail/2674161.html" office:name=""><text:span text:style-name="Definition">http://pechatniki.mos.ru/presscenter/news/detail/2674161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4:25:47Z</meta:creation-date>
    <dc:date>2023-06-28T04:25:47Z</dc:date>
  </office:meta>
</office:document-meta>
</file>