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ювао-оценят-еще-один-адрес-флагманского-центра-мои-документы"/>Жители ЮВАО оценят еще один адрес флагманского центра «Мои документы»<text:bookmark-end text:name="жители-ювао-оценят-еще-один-адрес-флагманского-центра-мои-документы"/></text:h>
      <text:p text:style-name="First_20_paragraph">24.11.2016</text:p>
      <text:p text:style-name="Text_20_body">Активным жителям ЮВАО предстоит дать оценку новому адресу для размещения флагманского центра госуслуг «Мои документы» ЮВАО.</text:p>
      <text:p text:style-name="Text_20_body">На рассмотрение жителей предлагается адрес: Люблинская улица, д. 169, корп. 2, в районе Марьино. Об этом сообщил журналистам представитель пресс-службы центров госуслуг Москвы Егор Гараев.</text:p>
      <text:p text:style-name="Text_20_body">По его словам, в октябре на «Активном гражданине» москвичи поддержали открытие флагманского центра госуслуг в ЮВАО по адресу: ул. Люблинская, д. 102А. За этот вариант проголосовали более половины москвичей. Однако во время подведения итогов возникло еще одно предложение о размещении «флагмана» — тоже в районе Марьино.</text:p>
      <text:p text:style-name="Text_20_body">— Флагманский центр предлагается открыть на втором этаже ТРЦ «МариЭль». Рядом расположена станция метро «Марьино», остановки общественного транспорта и парковка для автомобилистов, — пояснил Гараев.</text:p>
      <text:p text:style-name="Text_20_body">Теперь активным гражданам ЮВАО предстоит выбрать из двух адресов один, максимально удобный. (вк)</text:p>
      <text:p text:style-name="Text_20_body"><text:line-break/></text:p>
      <text:p text:style-name="Text_20_body">Адрес страницы: <text:a xlink:type="simple" xlink:href="http://pechatniki.mos.ru/presscenter/news/detail/4277839.html" office:name=""><text:span text:style-name="Definition">http://pechatniki.mos.ru/presscenter/news/detail/4277839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6:21:41Z</meta:creation-date>
    <dc:date>2023-06-28T06:21:41Z</dc:date>
  </office:meta>
</office:document-meta>
</file>