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виться-от-коронавирусной-инфекции-можно-на-грайвороновской"/>Привиться от коронавирусной инфекции можно на Грайвороновской<text:bookmark-end text:name="привиться-от-коронавирусной-инфекции-можно-на-грайвороновской"/></text:h>
      <text:p text:style-name="First_20_paragraph">13.01.2021</text:p>
      <text:p text:style-name="Text_20_body"><text:line-break/>Список категорий сотрудников, которые могут в Москве сделать прививку от коронавируса, расширили с 13 января. Запись на вакцинацию открылась для ИТ-специалистов, соцработников частных компаний, работников гостиниц и туристических агентств. Кроме того, 14 января в столице начнут работать 30 дополнительных пунктов вакцинации от COVID-19, сообщил в своем блоге мэр Москвы Сергей Собянин.</text:p>
      <text:p text:style-name="Text_20_body">В сообщении указано, что запись на вакцинацию откроется для работников следующих отраслей экономики: информационные технологии, телекоммуникации и связь; научные исследования и разработки; социальное обслуживание населения, которое осуществляют частные и некоммерческие организации (работники городских соцслужб еще в начале декабря получили возможность сделать прививку); управление недвижимым имуществом, операции с недвижимостью; гостиницы, турагентства и прочие организации, которые предоставляют услуги в сфере туризма.</text:p>
      <text:p text:style-name="Text_20_body">Записаться на прививку можно на порталах mos.ru и emias.info, в приложениях, по телефону или через инфомат.</text:p>
      <text:p text:style-name="Text_20_body">В городской поликлинике № 109, расположенной в районе Печатники, вакцинация против COVID-19 проходит на базе филиала № 2 ГП 109 ДЗМ по адресу: улица Грайвороновская, дом 18, строение 1.</text:p>
      <text:p text:style-name="Text_20_body">На вакцинацию необходимо взять с собой: паспорт, полис ОМС и справку с места работы.</text:p>
      <text:p text:style-name="Text_20_body">Также сегодня, 13 января, Владимир Путин поручил правительству начать масштабную вакцинацию против коронавируса всего населения со следующей недели.</text:p>
      <text:p text:style-name="Text_20_body">— Прошу вас со следующей недели приступать к масштабной вакцинации всего населения. И выстроить соответствующий график этой работы, так, как у нас это происходит по другим заболеваниям, например, по гриппу. У нас система в целом отработана, нужно переходить к более масштабной работе по этому направлению, — сказал глава государства.</text:p>
      <text:p text:style-name="Text_20_body"><text:line-break/></text:p>
      <text:p text:style-name="Text_20_body">Адрес страницы: <text:a xlink:type="simple" xlink:href="http://pechatniki.mos.ru/presscenter/news/detail/9636988.html" office:name=""><text:span text:style-name="Definition">http://pechatniki.mos.ru/presscenter/news/detail/9636988.html</text:span></text:a></text:p>
      <text:p text:style-name="Text_20_body"><text:a xlink:type="simple" xlink:href="http://pechatniki.mos.ru" office:name=""><text:span text:style-name="Definition">Управа района Печат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2T14:23:42Z</meta:creation-date>
    <dc:date>2024-08-02T14:23:42Z</dc:date>
  </office:meta>
</office:document-meta>
</file>